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e59e42f6acfe0ce83e75325d07f4c7.png"/>
  <manifest:file-entry manifest:media-type="image/svg+xml" manifest:full-path="Pictures/fa0e4cc18e5b35b5177c24e6c3ffd583.svg"/>
  <manifest:file-entry manifest:media-type="image/svg+xml" manifest:full-path="Pictures/49964ecda1cd211a77035e043142116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bde59e42f6acfe0ce83e75325d07f4c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ww.vrdesigns.net/atwiki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ww.vrdesigns.net/at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a0e4cc18e5b35b5177c24e6c3ffd58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a0e4cc18e5b35b5177c24e6c3ffd58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a0e4cc18e5b35b5177c24e6c3ffd58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a0e4cc18e5b35b5177c24e6c3ffd58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a0e4cc18e5b35b5177c24e6c3ffd58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9964ecda1cd211a77035e0431421169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9T23::58:33</meta:creation-date>
    <dc:creator>Generated</dc:creator>
    <dc:date>2026-08-19T23::58:33</dc:date>
    <dc:language>en-US</dc:language>
    <meta:editing-cycles>1</meta:editing-cycles>
    <meta:editing-duration>PT0S</meta:editing-duration>
    <dc:title>wiki:dokuwiki</dc:title>
  </office:meta>
</office:document-meta>
</file>