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unit"/><text:bookmark-start text:name="__RefHeading___unit_1"/><text:bookmark-start text:name="unit"/>Unit<text:bookmark-end text:name="__RefHeading___unit_1"/><text:bookmark-end text:name="unit"/></text:h>
      <text:p text:style-name="Text_20_body">A unit starts as an empty box but can be filled with <text:a xlink:type="simple" xlink:href="http://www.vrdesigns.net/atwiki/doku.php?id=subformations" text:style-name="Internet_20_link" text:visited-style-name="Visited_20_Internet_20_Link">Subformation</text:a>.</text:p>
      <text:h text:style-name="Heading_20_4" text:outline-level="4"><text:bookmark-start text:name="__RefHeading___properties_2"/><text:bookmark-start text:name="properties"/>Properties<text:bookmark-end text:name="__RefHeading___properties_2"/><text:bookmark-end text:name="properties"/></text:h>
      <text:h text:style-name="Heading_20_5" text:outline-level="5"><text:bookmark-start text:name="__RefHeading___transfer_capacity_points_3"/><text:bookmark-start text:name="transfer_capacity_points"/>Transfer Capacity Points<text:bookmark-end text:name="__RefHeading___transfer_capacity_points_3"/><text:bookmark-end text:name="transfer_capacity_points"/></text:h>
      <text:p text:style-name="Text_20_body">HQ units keep track of transfer capacity points for land, sea and rail.</text:p>
      <text:h text:style-name="Heading_20_5" text:outline-level="5"><text:bookmark-start text:name="__RefHeading___supply_points_4"/><text:bookmark-start text:name="supply_points"/>Supply Points<text:bookmark-end text:name="__RefHeading___supply_points_4"/><text:bookmark-end text:name="supply_points"/></text:h>
      <text:p text:style-name="Text_20_body">Supply points are kept track of on a unit level. Keep in mind if there is more supply points then troops that auto-carry it or transport-carry it the unit will move at speed of supply.</text:p>
      <text:h text:style-name="Heading_20_5" text:outline-level="5"><text:bookmark-start text:name="__RefHeading___standing_orderintercept_readiness_stop_5"/><text:bookmark-start text:name="standing_orderintercept_readiness_stop"/>Standing Order : Intercept Readiness Stop<text:bookmark-end text:name="__RefHeading___standing_orderintercept_readiness_stop_5"/><text:bookmark-end text:name="standing_orderintercept_readiness_stop"/></text:h>
      <text:p text:style-name="Text_20_body">An air unit can have a setting at which readiness level and lower it will no longer intercept.</text:p>
      <text:h text:style-name="Heading_20_5" text:outline-level="5"><text:bookmark-start text:name="__RefHeading___standing_orderretreat_percentage_6"/><text:bookmark-start text:name="standing_orderretreat_percentage"/>Standing Order : Retreat Percentage<text:bookmark-end text:name="__RefHeading___standing_orderretreat_percentage_6"/><text:bookmark-end text:name="standing_orderretreat_percentage"/></text:h>
      <text:p text:style-name="Text_20_body">A unit can have a setting specifying at which percentage of losses (forced retreats and kills) it will start an orderly retreat.</text:p>
      <text:h text:style-name="Heading_20_5" text:outline-level="5"><text:bookmark-start text:name="__RefHeading___standing_ordersupply_request_percentage_7"/><text:bookmark-start text:name="standing_ordersupply_request_percentage"/>Standing Order : Supply Request Percentage<text:bookmark-end text:name="__RefHeading___standing_ordersupply_request_percentage_7"/><text:bookmark-end text:name="standing_ordersupply_request_percentage"/></text:h>
      <text:p text:style-name="Text_20_body">A unit can have a setting specifying the percentage of the supply it ideally likes to receive next turn. Basicly it will allow you to get a unit to go on substenance and no longer gain/recover readiness , but not lose anymore either due to complete lack of supply.</text:p>
      <text:h text:style-name="Heading_20_5" text:outline-level="5"><text:bookmark-start text:name="__RefHeading___standing_orderdo_anti_supply_as_8"/><text:bookmark-start text:name="standing_orderdo_anti_supply_as"/>Standing Order : Do Anti Supply (AS)<text:bookmark-end text:name="__RefHeading___standing_orderdo_anti_supply_as_8"/><text:bookmark-end text:name="standing_orderdo_anti_supply_as"/></text:h>
      <text:p text:style-name="Text_20_body">A unit can have a setting specifying if it will or will not use its Anti Supply points. Disabling it can be a smart move to hide the presence of your units, since anti supply kills will give the enemy your presence away (or very close to it).</text:p>
      <text:h text:style-name="Heading_20_5" text:outline-level="5"><text:bookmark-start text:name="__RefHeading___supply_consumption_percentage_9"/><text:bookmark-start text:name="supply_consumption_percentage"/>Supply Consumption Percentage<text:bookmark-end text:name="__RefHeading___supply_consumption_percentage_9"/><text:bookmark-end text:name="supply_consumption_percentage"/></text:h>
      <text:p text:style-name="Text_20_body">In the start of your turn each unit consumes supply. See <text:a xlink:type="simple" xlink:href="http://www.vrdesigns.net/atwiki/doku.php?id=readiness_increase" text:style-name="Internet_20_link" text:visited-style-name="Visited_20_Internet_20_Link">Readiness Increase</text:a>. If not minimum supply was present to keep readiness at least on same level, this statistic will be set somewhere below 100%. It gives hefty penalties in combat.</text:p>
      <text:h text:style-name="Heading_20_5" text:outline-level="5"><text:bookmark-start text:name="__RefHeading___color_10"/><text:bookmark-start text:name="color"/>Color<text:bookmark-end text:name="__RefHeading___color_10"/><text:bookmark-end text:name="color"/></text:h>
      <text:p text:style-name="Text_20_body">A HQ can have its color bar set.</text:p>
      <text:h text:style-name="Heading_20_5" text:outline-level="5"><text:bookmark-start text:name="__RefHeading___reserve_supply_setting_11"/><text:bookmark-start text:name="reserve_supply_setting"/>Reserve Supply Setting<text:bookmark-end text:name="__RefHeading___reserve_supply_setting_11"/><text:bookmark-end text:name="reserve_supply_setting"/></text:h>
      <text:p text:style-name="Text_20_body">A HQ can have its reserve supply setting define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1T00::57:15</meta:creation-date>
    <dc:creator>Generated</dc:creator>
    <dc:date>2026-08-21T00::57:15</dc:date>
    <dc:language>en-US</dc:language>
    <meta:editing-cycles>1</meta:editing-cycles>
    <meta:editing-duration>PT0S</meta:editing-duration>
    <dc:title>unit</dc:title>
  </office:meta>
</office:document-meta>
</file>