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vrdesigns.net/atwiki/doku.php?id=tut:tutorials" text:style-name="Internet_20_link" text:visited-style-name="Visited_20_Internet_20_Link">Back to tutorials listing</text:a></text:p>
      <text:h text:style-name="Heading_20_3" text:outline-level="3"><text:bookmark text:name="tut:supply_tutorial"/><text:bookmark-start text:name="__RefHeading___supply_tutorial_1"/><text:bookmark-start text:name="supply_tutorial"/>Supply Tutorial<text:bookmark-end text:name="__RefHeading___supply_tutorial_1"/><text:bookmark-end text:name="supply_tutori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1T02::22:51</meta:creation-date>
    <dc:creator>Generated</dc:creator>
    <dc:date>2026-08-21T02::22:51</dc:date>
    <dc:language>en-US</dc:language>
    <meta:editing-cycles>1</meta:editing-cycles>
    <meta:editing-duration>PT0S</meta:editing-duration>
    <dc:title>tut:supply_tutorial</dc:title>
  </office:meta>
</office:document-meta>
</file>