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c538dfe3948183be2007a740673c3ea.jpg"/>
  <manifest:file-entry manifest:media-type="image/jpeg" manifest:full-path="Pictures/3739b81e7036f73a6349504b4ec613b5.jpg"/>
  <manifest:file-entry manifest:media-type="image/jpeg" manifest:full-path="Pictures/d2d737058dda0f801f60112435436b96.jpg"/>
  <manifest:file-entry manifest:media-type="image/jpeg" manifest:full-path="Pictures/b3a98e605c60eed2bb5c7532ec47fe2e.jpg"/>
  <manifest:file-entry manifest:media-type="image/jpeg" manifest:full-path="Pictures/b83449ccc807f91ea6e855fd8c3c81f3.jpg"/>
  <manifest:file-entry manifest:media-type="image/jpeg" manifest:full-path="Pictures/a53ed933f8f409aa39e9370ead88a898.jpg"/>
  <manifest:file-entry manifest:media-type="image/jpeg" manifest:full-path="Pictures/83b15166dbccd74fea7fb0c7e1249114.jpg"/>
  <manifest:file-entry manifest:media-type="image/jpeg" manifest:full-path="Pictures/a17986117960ae2d94633b2318d70a2f.jpg"/>
  <manifest:file-entry manifest:media-type="image/jpeg" manifest:full-path="Pictures/da6a5ca340bfcc15a2ca5c6faa46a5b8.jpg"/>
  <manifest:file-entry manifest:media-type="image/jpeg" manifest:full-path="Pictures/e389548e901c055cdc80b7ba597bea99.jpg"/>
  <manifest:file-entry manifest:media-type="image/jpeg" manifest:full-path="Pictures/973ec7b0fcb7b1a5aa9e8cacf19558d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22.86cm" style:rel-width="100%" svg:height="14.2875cm" style:rel-height="scale"><draw:image xlink:href="Pictures/6c538dfe3948183be2007a740673c3ea.jpg" xlink:type="simple" xlink:show="embed" xlink:actuate="onLoad"/></draw:frame></text:p>
      <text:h text:style-name="Heading_20_3" text:outline-level="3"><text:bookmark text:name="tut:first_tutorial"/><text:bookmark-start text:name="__RefHeading___first_tutorial_1"/><text:bookmark-start text:name="first_tutorial"/>First Tutorial<text:bookmark-end text:name="__RefHeading___first_tutorial_1"/><text:bookmark-end text:name="first_tutorial"/></text:h>
      <text:h text:style-name="Heading_20_4" text:outline-level="4"><text:bookmark-start text:name="__RefHeading___subparagraph_x_2"/><text:bookmark-start text:name="subparagraph_x"/>Subparagraph X<text:bookmark-end text:name="__RefHeading___subparagraph_x_2"/><text:bookmark-end text:name="subparagraph_x"/></text:h>
      <text:p text:style-name="Text_20_body">[In the Introduction section, refer those not familiar with Advanced Tactics to start with the tutorial.]</text:p>
      <text:p text:style-name="Text_20_body">Welcome to the tutorial! From the main menu, click the “Load Scenerio” button, highlight “tutorial.AT2” in the Classic_Tutorial folder. Hit the “open” button. In advanced tactics you win by accumulating victory points. Victory points are held by troops. Troops are made by production centers and supplied by headquarter units. In this first tutorial, our objective is to take the enemy village (a production center) just over the border. After starting the first tutorial this is what you should see:</text:p>
      <text:p text:style-name="Text_20_body"><draw:frame draw:style-name="media" draw:name="1" text:anchor-type="as-char" draw:z-index="1" svg:width="24.579791666667cm" style:rel-width="100%" svg:height="12.012083333333cm" style:rel-height="scale"><draw:image xlink:href="Pictures/3739b81e7036f73a6349504b4ec613b5.jpg" xlink:type="simple" xlink:show="embed" xlink:actuate="onLoad"/></draw:frame></text:p>
      <text:p text:style-name="Text_20_body">The town in your territory has a black background because it has not been assigned to a HQ yet. The green box just to its southwest is your HQ. Assign the town to your HQ by selecting the town, then select the button with a factory and “HQ” on it (fourth from the left on the line of buttons), then select your HQ unit.</text:p>
      <text:p text:style-name="Text_20_body"><draw:frame draw:style-name="media" draw:name="2" text:anchor-type="as-char" draw:z-index="2" svg:width="24.579791666667cm" style:rel-width="100%" svg:height="12.012083333333cm" style:rel-height="scale"><draw:image xlink:href="Pictures/d2d737058dda0f801f60112435436b96.jpg" xlink:type="simple" xlink:show="embed" xlink:actuate="onLoad"/></draw:frame></text:p>
      <text:p text:style-name="Text_20_body">Finally click the confiming check button on the far right of the line of buttons. The town background should turn green, meaning that it is assigned and its production will appear in the assigned HQ unit.</text:p>
      <text:p text:style-name="Text_20_body"><draw:frame draw:style-name="media" draw:name="3" text:anchor-type="as-char" draw:z-index="3" svg:width="22.86cm" style:rel-width="100%" svg:height="11.350625cm" style:rel-height="scale"><draw:image xlink:href="Pictures/b3a98e605c60eed2bb5c7532ec47fe2e.jpg" xlink:type="simple" xlink:show="embed" xlink:actuate="onLoad"/></draw:frame></text:p>
      <text:p text:style-name="Text_20_body">The shaded area to the east is enemy-controlled territory. The goal of this tutorial is taking the enemy village closest to our country. To do this we have to start producing some troops. Towns can produce troops. We have one town. Lets order it to produce troops! Select your town and then select the Production button (the factory button, fifth from the left in the line of buttons).</text:p>
      <text:p text:style-name="Text_20_body"><draw:frame draw:style-name="media" draw:name="4" text:anchor-type="as-char" draw:z-index="4" svg:width="22.86cm" style:rel-width="100%" svg:height="11.244791666667cm" style:rel-height="scale"><draw:image xlink:href="Pictures/b83449ccc807f91ea6e855fd8c3c81f3.jpg" xlink:type="simple" xlink:show="embed" xlink:actuate="onLoad"/></draw:frame></text:p>
      <text:p text:style-name="Text_20_body">The production window then opens. Let’s produce some supply and some infantry.</text:p>
      <text:p text:style-name="Text_20_body"><draw:frame draw:style-name="media" draw:name="5" text:anchor-type="as-char" draw:z-index="5" svg:width="31.220833333333cm" style:rel-width="100%" svg:height="8.41375cm" style:rel-height="scale"><draw:image xlink:href="Pictures/a53ed933f8f409aa39e9370ead88a898.jpg" xlink:type="simple" xlink:show="embed" xlink:actuate="onLoad"/></draw:frame></text:p>
      <text:p text:style-name="Text_20_body">The four slots at left can be filled by what you wish to produce. Click an item from the list at right to set it to be produced; click the appropriate slot you wish to assign it to. Click the Select button to assign it. To the right of the slots is a row of boxes, which represent how much percentage of that town’s production should be set to that item. After you set the production of this town to 20% supply and 80% infantry, return to the previous screen by selecting the returning arrow button on the far left of the button line.</text:p>
      <text:p text:style-name="Text_20_body">Double check your town assignment and production by selecting the town and looking at the hex description on the left of the screen.</text:p>
      <text:p text:style-name="Text_20_body"><draw:frame draw:style-name="media" draw:name="6" text:anchor-type="as-char" draw:z-index="6" svg:width="22.86cm" style:rel-width="100%" svg:height="11.244791666667cm" style:rel-height="scale"><draw:image xlink:href="Pictures/83b15166dbccd74fea7fb0c7e1249114.jpg" xlink:type="simple" xlink:show="embed" xlink:actuate="onLoad"/></draw:frame></text:p>
      <text:p text:style-name="Text_20_body">Click the button above this graphic labelled “LOC”. This screen should show what this production location is producing and which HQ it is assigned to.</text:p>
      <text:p text:style-name="Text_20_body"><draw:frame draw:style-name="media" draw:name="7" text:anchor-type="as-char" draw:z-index="7" svg:width="11.086041666667cm" svg:height="10.609791666667cm"><draw:image xlink:href="Pictures/a17986117960ae2d94633b2318d70a2f.jpg" xlink:type="simple" xlink:show="embed" xlink:actuate="onLoad"/></draw:frame></text:p>
      <text:p text:style-name="Text_20_body">End your turn by hitting the button on the far right of the line of buttons.</text:p>
      <text:p text:style-name="Text_20_body"><draw:frame draw:style-name="media" draw:name="8" text:anchor-type="as-char" draw:z-index="8" svg:width="22.86cm" style:rel-width="100%" svg:height="14.2875cm" style:rel-height="scale"><draw:image xlink:href="Pictures/da6a5ca340bfcc15a2ca5c6faa46a5b8.jpg" xlink:type="simple" xlink:show="embed" xlink:actuate="onLoad"/></draw:frame></text:p>
      <text:p text:style-name="Text_20_body">After the computer does some work, click “start”.  Choose your HQ unit.  Notice that 16 infantry units have arrived and that your available supplies have increased (in the previous screen the total was only 20).  Also notice that in the previous screen, there is a red dot in the lower left corner of your HQ unit, while in the present screen, the light is green.  Red means you have not received any new supply that turn (you are going to use your stored stock).  Green means your stock of supply is increasing.  If you run out of supply entirely, your units will starve. </text:p>
      <text:p text:style-name="Text_20_body"><draw:frame draw:style-name="media" draw:name="9" text:anchor-type="as-char" draw:z-index="9" svg:width="22.86cm" style:rel-width="100%" svg:height="14.2875cm" style:rel-height="scale"><draw:image xlink:href="Pictures/e389548e901c055cdc80b7ba597bea99.jpg" xlink:type="simple" xlink:show="embed" xlink:actuate="onLoad"/></draw:frame></text:p>
      <text:p text:style-name="Text_20_body">Next we will create an infantry unit near the front line.  Select the road hex just before the enemy territory.  Now click the “New Unit” button (green square with a “+” sign near the middle of the line of buttons).</text:p>
      <text:p text:style-name="Text_20_body"><draw:frame draw:style-name="media" draw:name="10" text:anchor-type="as-char" draw:z-index="10" svg:width="22.86cm" style:rel-width="100%" svg:height="11.297708333333cm" style:rel-height="scale"><draw:image xlink:href="Pictures/973ec7b0fcb7b1a5aa9e8cacf19558d2.jpg" xlink:type="simple" xlink:show="embed" xlink:actuate="onLoad"/></draw:frame></text:p>
      <text:p text:style-name="Text_20_body">You are given the choice of creating a formation (cost is 1 PP) or a HQ (cost is 5 PP).  PPs are political points, an abstract social cost of maintaining the military.  PPs can be created by most prodution centers.  They are used to create units and do research.  At the top of the screen is a running talley of your political points (you have 10).  Creating HQs are expensive in terms of PPs but useful on large maps.  We will start making a formation for the HQ we already have.  Click the “Formation” button and a formation box should appear in the chosen hex.</text:p>
      <text:p text:style-name="Text_20_body"><draw:frame draw:style-name="media" draw:name="11" text:anchor-type="as-char" draw:z-index="11" svg:width="22.86cm" style:rel-width="100%" svg:height="14.2875cm" style:rel-height="scale"><draw:image xlink:href="Pictures/6c538dfe3948183be2007a740673c3ea.jpg" xlink:type="simple" xlink:show="embed" xlink:actuate="onLoad"/></draw:frame></text:p>
      <text:p text:style-name="Text_20_body">This formation is not assigned to our HQ yet, so select the HQ and then click on the confirming check button on the far right of the button menu.</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1T01::55:15</meta:creation-date>
    <dc:creator>Generated</dc:creator>
    <dc:date>2026-08-21T01::55:15</dc:date>
    <dc:language>en-US</dc:language>
    <meta:editing-cycles>1</meta:editing-cycles>
    <meta:editing-duration>PT0S</meta:editing-duration>
    <dc:title>tut:first_tutorial</dc:title>
  </office:meta>
</office:document-meta>
</file>