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aradrop"/><text:bookmark-start text:name="__RefHeading___paradrop_and_airlift_1"/><text:bookmark-start text:name="paradrop_and_airlift"/>Paradrop and Airlift<text:bookmark-end text:name="__RefHeading___paradrop_and_airlift_1"/><text:bookmark-end text:name="paradrop_and_airlift"/></text:h>
      <text:p text:style-name="Text_20_body">The difference is that with paradrop the air units need to return to their base and with airlift the airunit will land in the target hex and thus be able to double their range.</text:p>
      <text:p text:style-name="Text_20_body">However airlifts can only be executed by flying towards a friendly airbase, paradrops can be executed on any hex.</text:p>
      <text:p text:style-name="Text_20_body">Only non-HQs can be paradropped or airlifted.</text:p>
      <text:p text:style-name="Text_20_body">Units to be paradropped/airlifted must have at least 50 ap left and be in the same hex as the transporting aircraft.</text:p>
      <text:p text:style-name="Text_20_body">The transporting aircraft must have as many carrypoints as the unit has weight.</text:p>
      <text:p text:style-name="Text_20_body">Unit needs at least rulevar <text:a xlink:type="simple" xlink:href="http://www.vrdesigns.net/atwiki/doku.php?id=307" text:style-name="Internet_20_link" text:visited-style-name="Visited_20_Internet_20_Link">307</text:a> power points in order to be able to capture an enemy hex.</text:p>
      <text:p text:style-name="Text_20_body">If using paradrop the landscape of the target hex must allow paradrop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1T00::54:32</meta:creation-date>
    <dc:creator>Generated</dc:creator>
    <dc:date>2026-08-21T00::54:32</dc:date>
    <dc:language>en-US</dc:language>
    <meta:editing-cycles>1</meta:editing-cycles>
    <meta:editing-duration>PT0S</meta:editing-duration>
    <dc:title>paradrop</dc:title>
  </office:meta>
</office:document-meta>
</file>