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asterfile"/><text:bookmark-start text:name="__RefHeading___masterfile_1"/><text:bookmark-start text:name="masterfile"/>Masterfile<text:bookmark-end text:name="__RefHeading___masterfile_1"/><text:bookmark-end text:name="masterfile"/></text:h>
      <text:p text:style-name="Text_20_body">A scenario can have a masterfile specified. If it has it will be loaded everytime the scenario is loaded. This way you can keep a number of scenarios keeping to the same rules while only having to update the masterfile.</text:p>
      <text:p text:style-name="Text_20_body">The masterfile is just the filename, not its path. It is first looked for in the same directory as the scenario, and if it is not found there it is looked for in the “scenarios directory” as specified by the startup script.</text:p>
      <text:h text:style-name="Heading_20_4" text:outline-level="4"><text:bookmark-start text:name="__RefHeading___overwritten_datastructures_2"/><text:bookmark-start text:name="overwritten_datastructures"/>Overwritten Datastructures<text:bookmark-end text:name="__RefHeading___overwritten_datastructures_2"/><text:bookmark-end text:name="overwritten_datastructures"/></text:h>
      <text:p text:style-name="Text_20_body">By loading a masterfile the following is overwritten:</text:p>
      <text:p text:style-name="Text_20_body">* Bridge </text:p>
      <text:p text:style-name="Text_20_body">* RoadTypes</text:p>
      <text:p text:style-name="Text_20_body">* RiverTypes</text:p>
      <text:p text:style-name="Text_20_body">* LocTypes </text:p>
      <text:p text:style-name="Text_20_body">* SFTypes </text:p>
      <text:p text:style-name="Text_20_body">* People (if read people)</text:p>
      <text:p text:style-name="Text_20_body">* ItemTypes</text:p>
      <text:p text:style-name="Text_20_body">* LandscapeTypes</text:p>
      <text:p text:style-name="Text_20_body">* Research</text:p>
      <text:p text:style-name="Text_20_body">* Historical units (on slot basis are they overwritten, not to be confused with ID basis) <text:span text:style-name="Strong_20_Emphasis">&lt;Not present in AT&gt;</text:span></text:p>
      <text:p text:style-name="Text_20_body">* Stringlists (on slot basis are they overwritten, not to be confused with ID basis)</text:p>
      <text:p text:style-name="Text_20_body">* Variants</text:p>
      <text:p text:style-name="Text_20_body">* Rulevars</text:p>
      <text:p text:style-name="Text_20_body">* Following settings: UseAI, SystemGfxDir, ScenarioDir, SoundDir, Rulesetname, Website</text:p>
      <text:p text:style-name="Text_20_body">For all overwritten datastructures goes that only the slots defined in the masterfile are overwritten in the loading file. this means for example if a scenario has 20 landscape types and the master has only 10 that only the first 10 are overwritten.</text:p>
      <text:h text:style-name="Heading_20_4" text:outline-level="4"><text:bookmark-start text:name="__RefHeading___conditional_import_3"/><text:bookmark-start text:name="conditional_import"/>Conditional Import<text:bookmark-end text:name="__RefHeading___conditional_import_3"/><text:bookmark-end text:name="conditional_import"/></text:h>
      <text:p text:style-name="Text_20_body">* Tempstrings are only imported  is they are not empty (“”)</text:p>
      <text:p text:style-name="Text_20_body">* Events are overwritten but not when the the masterfile has an event without commands in a slot where there currently is an event with commands.</text:p>
      <text:p text:style-name="Text_20_body">* Actioncards are overwritten but not when the masterfile has a card without executeevent in a slot where there currently is an event with executevent specified.</text:p>
      <text:p text:style-name="Text_20_body">* Eventpictures are overwritten  but not when the slot has a non-empty string in it and the masterfile has “empty.bmp” in it.</text:p>
      <text:p text:style-name="Text_20_body">* Gameslots and Regimeslot names are and their show settings are overwritten but not when the slot has a non-empty string in it and the masterfile has the name “Empty”</text:p>
      <text:h text:style-name="Heading_20_4" text:outline-level="4"><text:bookmark-start text:name="__RefHeading___special_import_4"/><text:bookmark-start text:name="special_import"/>Special Import<text:bookmark-end text:name="__RefHeading___special_import_4"/><text:bookmark-end text:name="special_import"/></text:h>
      <text:p text:style-name="Text_20_body">* Predef units are imported. If the same predef# (ID tag for units) is present in the loading scenario as well as the masterfile then that unit is overwritten with the info from the masterfile, if it is not new units are created to make place for the predef units in the master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2T09::12:51</meta:creation-date>
    <dc:creator>Generated</dc:creator>
    <dc:date>2026-08-22T09::12:51</dc:date>
    <dc:language>en-US</dc:language>
    <meta:editing-cycles>1</meta:editing-cycles>
    <meta:editing-duration>PT0S</meta:editing-duration>
    <dc:title>masterfile</dc:title>
  </office:meta>
</office:document-meta>
</file>