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ame_flow"/><text:bookmark-start text:name="__RefHeading___game_flow_1"/><text:bookmark-start text:name="game_flow"/>Game Flow<text:bookmark-end text:name="__RefHeading___game_flow_1"/><text:bookmark-end text:name="game_flow"/></text:h>
      <text:p text:style-name="Text_20_body">When you configured a scenario for use the game starts when you press the start button. </text:p>
      <text:p text:style-name="Text_20_body">The <text:a xlink:type="simple" xlink:href="http://www.vrdesigns.net/atwiki/doku.php?id=game_loop_screen" text:style-name="Internet_20_link" text:visited-style-name="Visited_20_Internet_20_Link">Game Loop Screen</text:a> is then ope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9T22::11:13</meta:creation-date>
    <dc:creator>Generated</dc:creator>
    <dc:date>2026-08-19T22::11:13</dc:date>
    <dc:language>en-US</dc:language>
    <meta:editing-cycles>1</meta:editing-cycles>
    <meta:editing-duration>PT0S</meta:editing-duration>
    <dc:title>game_flow</dc:title>
  </office:meta>
</office:document-meta>
</file>