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cx:vr_immersion_library"/><text:bookmark-start text:name="__RefHeading___vr_immersion_library_1"/><text:bookmark-start text:name="vr_immersion_library"/>VR Immersion Library<text:bookmark-end text:name="__RefHeading___vr_immersion_library_1"/><text:bookmark-end text:name="vr_immersion_library"/></text:h>
      <text:p text:style-name="Text_20_body">Current Version: 1</text:p>
      <text:p text:style-name="Text_20_body">First included with ComProj v0.90</text:p>
      <text:p text:style-name="Text_20_body">Needs the VR Logic Library to properly operate.</text:p>
      <text:p text:style-name="Text_20_body">In a nutshell this library allows you to create custom messages, decisions and action cards. Some key ingredients to give your scenario's some flair!</text:p>
      <text:h text:style-name="Heading_20_4" text:outline-level="4"><text:bookmark-start text:name="__RefHeading___base_message_table_message_content_table_decision_table_2"/><text:bookmark-start text:name="base_message_table_message_content_table_decision_table"/>Base Message Table &amp; Message Content Table &amp; Decision Table<text:bookmark-end text:name="__RefHeading___base_message_table_message_content_table_decision_table_2"/><text:bookmark-end text:name="base_message_table_message_content_table_decision_table"/></text:h>
      <text:p text:style-name="Text_20_body">These two tables work together and allow you some level of dynamics to create your messages and decisions.</text:p>
      <text:h text:style-name="Heading_20_5" text:outline-level="5"><text:bookmark-start text:name="__RefHeading___base_message_table_3"/><text:bookmark-start text:name="base_message_table"/>Base Message Table<text:bookmark-end text:name="__RefHeading___base_message_table_3"/><text:bookmark-end text:name="base_message_table"/></text:h>
      <text:p text:style-name="Text_20_body">Col 0: ID</text:p>
      <text:p text:style-name="Text_20_body">Col 1: Title of message</text:p>
      <text:p text:style-name="Text_20_body">Col 2: (Optional) Font name (like georgia.ttf, must be present in fonts/ directory; if left blank custom font arial.ttf is used)</text:p>
      <text:p text:style-name="Text_20_body">Col 3: IF Logic (for example [turn]=0 for first regime and [turn]=1 for second regime or for a message on round 4 for second regime [round]=4@[turn]=1)</text:p>
      <text:p text:style-name="Text_20_body">Col 4: (Optional) SET Logic (you might want to change a flag back again to 0 so a message does not keep showing up)</text:p>
      <text:p text:style-name="Text_20_body">Col 5: (Optional) Show Mode: 0 = In REPS tab only, 1 = On startup Only, 2 = On startup and in REPS tab, 3 = As a popup (only use for feedback for custom action card play)</text:p>
      <text:h text:style-name="Heading_20_5" text:outline-level="5"><text:bookmark-start text:name="__RefHeading___message_content_table_4"/><text:bookmark-start text:name="message_content_table"/>Message Content Table<text:bookmark-end text:name="__RefHeading___message_content_table_4"/><text:bookmark-end text:name="message_content_table"/></text:h>
      <text:p text:style-name="Text_20_body">Now to get some actual text and imagery in your messages.</text:p>
      <text:p text:style-name="Text_20_body">Col 0: Message ID (must correspond to the Base Message Table)</text:p>
      <text:p text:style-name="Text_20_body">Col 1: (Optional) IF Logic </text:p>
      <text:p text:style-name="Text_20_body">Col 2: (Optional)X  (offset x in pixels; if left blank or 0 will be posted aligned to left)</text:p>
      <text:p text:style-name="Text_20_body">Col 3: (Optional)Y  (offset y in pixels; if left blank or 0 will be posted under the last part of content of this message, or if it is the first part at the top)</text:p>
      <text:p text:style-name="Text_20_body">Col 3: (optional) Event picture </text:p>
      <text:p text:style-name="Text_20_body">Col 4: (Optional) Text (if event picture specified then text will NOT be rendered)</text:p>
      <text:h text:style-name="Heading_20_5" text:outline-level="5"><text:bookmark-start text:name="__RefHeading___decision_table_5"/><text:bookmark-start text:name="decision_table"/>Decision Table<text:bookmark-end text:name="__RefHeading___decision_table_5"/><text:bookmark-end text:name="decision_table"/></text:h>
      <text:p text:style-name="Text_20_body">You are advised to add multiple decisions to a message if you want to use them. Since only 1 choice will make the decision not very interesting.</text:p>
      <text:p text:style-name="Text_20_body">Col 0: Message ID (must correspond to the Base Message Table)</text:p>
      <text:p text:style-name="Text_20_body">Col 1: (Optional) IF Logic</text:p>
      <text:p text:style-name="Text_20_body">Col 2: Decision Text</text:p>
      <text:p text:style-name="Text_20_body">Col 3: Decision Detail (2nd line of smaller text)</text:p>
      <text:p text:style-name="Text_20_body">Col 4: PP cost</text:p>
      <text:p text:style-name="Text_20_body">Col 5: SET logic (if this decision is chosen by the playe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1::00:37</meta:creation-date>
    <dc:creator>Generated</dc:creator>
    <dc:date>2026-08-20T01::00:37</dc:date>
    <dc:language>en-US</dc:language>
    <meta:editing-cycles>1</meta:editing-cycles>
    <meta:editing-duration>PT0S</meta:editing-duration>
    <dc:title>dcx:vr_immersion_library</dc:title>
  </office:meta>
</office:document-meta>
</file>