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atg:troops"/><text:bookmark-start text:name="__RefHeading___troops_and_research_1"/><text:bookmark-start text:name="troops_and_research"/>Troops and Research<text:bookmark-end text:name="__RefHeading___troops_and_research_1"/><text:bookmark-end text:name="troops_and_research"/></text:h>
      <text:p text:style-name="Text_20_body">Troops are a.k.a subformation Types. Your troops and your equipment. All Research fields you can actually chose to research in this ruleset concern getting the knowledge to produce a certain Subformation Type or to produce a higher level of a certain subformation type.</text:p>
      <text:h text:style-name="Heading_20_3" text:outline-level="3"><text:bookmark-start text:name="__RefHeading___infantry_2"/><text:bookmark-start text:name="infantry"/>Infantry<text:bookmark-end text:name="__RefHeading___infantry_2"/><text:bookmark-end text:name="infantry"/></text:h>
      <text:p text:style-name="Text_20_body">Infantry are troops that exist out of men carrying their own light arms by muscle power. In general they are cheap to produce</text:p>
      <text:h text:style-name="Heading_20_4" text:outline-level="4"><text:bookmark-start text:name="__RefHeading___general_infantry_3"/><text:bookmark-start text:name="general_infantry"/>General Infantry<text:bookmark-end text:name="__RefHeading___general_infantry_3"/><text:bookmark-end text:name="general_infantry"/></text:h>
      <text:p text:style-name="Text_20_body">General Infantry is the cheapest of all and has lower offensive value then defensive value.</text:p>
      <text:h text:style-name="Heading_20_5" text:outline-level="5"><text:bookmark-start text:name="__RefHeading___rifle_i_ii_iii_iv_4"/><text:bookmark-start text:name="rifle_i_ii_iii_iv"/>Rifle I,II,III,IV<text:bookmark-end text:name="__RefHeading___rifle_i_ii_iii_iv_4"/><text:bookmark-end text:name="rifle_i_ii_iii_iv"/></text:h>
      <text:p text:style-name="Text_20_body">Yes Sir! Standing ready for your orders! Standard general infantry. Does the job, suffers the losses.</text:p>
      <text:h text:style-name="Heading_20_5" text:outline-level="5"><text:bookmark-start text:name="__RefHeading___smg_i_ii_iii_iv_5"/><text:bookmark-start text:name="smg_i_ii_iii_iv"/>SMG I,II,III,IV<text:bookmark-end text:name="__RefHeading___smg_i_ii_iii_iv_5"/><text:bookmark-end text:name="smg_i_ii_iii_iv"/></text:h>
      <text:p text:style-name="Text_20_body">Yes Sir! Standing ready for your orders! General infantry equipped with submachine guns. Short range, higher firepower. They attack and defend better in forested and urban terrain and worse in plains,fields and mountains.</text:p>
      <text:h text:style-name="Heading_20_5" text:outline-level="5"><text:bookmark-start text:name="__RefHeading___militia_i_ii_iii_iv_6"/><text:bookmark-start text:name="militia_i_ii_iii_iv"/>Militia I,II,III,IV<text:bookmark-end text:name="__RefHeading___militia_i_ii_iii_iv_6"/><text:bookmark-end text:name="militia_i_ii_iii_iv"/></text:h>
      <text:p text:style-name="Text_20_body">Can go straight into the meatgrinder! General infantry that is recruited from dubious age groups and is not as combat worthy as other regular infantry. Its even worse in offensive role then regular infantry. And should only be used in defensive roles. </text:p>
      <text:h text:style-name="Heading_20_5" text:outline-level="5"><text:bookmark-start text:name="__RefHeading___guerrilla_i_ii_iii_iv_7"/><text:bookmark-start text:name="guerrilla_i_ii_iii_iv"/>Guerrilla I,II,III,IV<text:bookmark-end text:name="__RefHeading___guerrilla_i_ii_iii_iv_7"/><text:bookmark-end text:name="guerrilla_i_ii_iii_iv"/></text:h>
      <text:p text:style-name="Text_20_body">Like ghosts they move behind the lines! The Guerrilla is a specialized unit. It is the same as rifle infantry, but it moves a bit quicker and has excellent reconnaissance. Also the Guerrilla is able to hide itself; up to a certain extent they will not be visible to enemy reconaissance, especially if placed in a landscape with high hide factor.</text:p>
      <text:h text:style-name="Heading_20_5" text:outline-level="5"><text:bookmark-start text:name="__RefHeading___ranger_i_ii_iii_iv_8"/><text:bookmark-start text:name="ranger_i_ii_iii_iv"/>Ranger I,II,III,IV<text:bookmark-end text:name="__RefHeading___ranger_i_ii_iii_iv_8"/><text:bookmark-end text:name="ranger_i_ii_iii_iv"/></text:h>
      <text:p text:style-name="Text_20_body">Elite of the elite! Are expensive to train but when recruited have elite morale to start with and will suffer less casualties in combat.</text:p>
      <text:h text:style-name="Heading_20_5" text:outline-level="5"><text:bookmark-start text:name="__RefHeading___mercenary_i_ii_iii_iv_9"/><text:bookmark-start text:name="mercenary_i_ii_iii_iv"/>Mercenary I,II,III,IV<text:bookmark-end text:name="__RefHeading___mercenary_i_ii_iii_iv_9"/><text:bookmark-end text:name="mercenary_i_ii_iii_iv"/></text:h>
      <text:p text:style-name="Text_20_body">Experienced guns for hire! You can only receive mercenaries if you have a mercenary base. Mercenaries are equal to regular rifle infantry, but they startout with a high experience level. </text:p>
      <text:h text:style-name="Heading_20_4" text:outline-level="4"><text:bookmark-start text:name="__RefHeading___support_infantry_10"/><text:bookmark-start text:name="support_infantry"/>Support Infantry<text:bookmark-end text:name="__RefHeading___support_infantry_10"/><text:bookmark-end text:name="support_infantry"/></text:h>
      <text:p text:style-name="Text_20_body">Support Infantry is more expensive then regular infantry and adds punch to your regular infantry troops.</text:p>
      <text:h text:style-name="Heading_20_5" text:outline-level="5"><text:bookmark-start text:name="__RefHeading___machinegun_i_ii_iii_iv_11"/><text:bookmark-start text:name="machinegun_i_ii_iii_iv"/>Machinegun I,II,III,IV<text:bookmark-end text:name="__RefHeading___machinegun_i_ii_iii_iv_11"/><text:bookmark-end text:name="machinegun_i_ii_iii_iv"/></text:h>
      <text:p text:style-name="Text_20_body">Spews a hail of bullets! Machineguns have very high defensive ratings versus infantry. </text:p>
      <text:h text:style-name="Heading_20_5" text:outline-level="5"><text:bookmark-start text:name="__RefHeading___mortar_i_ii_iii_iv_12"/><text:bookmark-start text:name="mortar_i_ii_iii_iv"/>Mortar I,II,III,IV<text:bookmark-end text:name="__RefHeading___mortar_i_ii_iii_iv_12"/><text:bookmark-end text:name="mortar_i_ii_iii_iv"/></text:h>
      <text:p text:style-name="Text_20_body">Portable and highly efficient killers. Mortars are light artillery that can only be used from close up. Mortars add offensive punch against enemy infantry. Mortars are expensive but stay behind the frontline in combat and should thus suffer less casualties.</text:p>
      <text:h text:style-name="Heading_20_5" text:outline-level="5"><text:bookmark-start text:name="__RefHeading___bazooka_i_ii_iii_iv_13"/><text:bookmark-start text:name="bazooka_i_ii_iii_iv"/>Bazooka I,II,III,IV<text:bookmark-end text:name="__RefHeading___bazooka_i_ii_iii_iv_13"/><text:bookmark-end text:name="bazooka_i_ii_iii_iv"/></text:h>
      <text:p text:style-name="Text_20_body">Hollow charge weapons can be lethal to tanks from a close distance. Bazookas have good ratings against enemy armour. </text:p>
      <text:h text:style-name="Heading_20_4" text:outline-level="4"><text:bookmark-start text:name="__RefHeading___specialist_infantry_14"/><text:bookmark-start text:name="specialist_infantry"/>Specialist Infantry<text:bookmark-end text:name="__RefHeading___specialist_infantry_14"/><text:bookmark-end text:name="specialist_infantry"/></text:h>
      <text:p text:style-name="Text_20_body">These specialists should not be used in direct combat role but for their own specific purposes.</text:p>
      <text:h text:style-name="Heading_20_5" text:outline-level="5"><text:bookmark-start text:name="__RefHeading___staff_i_ii_iii_iv_15"/><text:bookmark-start text:name="staff_i_ii_iii_iv"/>Staff I,II,III,IV<text:bookmark-end text:name="__RefHeading___staff_i_ii_iii_iv_15"/><text:bookmark-end text:name="staff_i_ii_iii_iv"/></text:h>
      <text:p text:style-name="Text_20_body">Control and command! Without staff a HQ is almost useless. Always make sure you have enough staff in your HQs to direct all the troops in the units that are subordinate to the HQs. Do not use in direct combat role, they fight rather weakly. They are the only subformation types that provide staff points. </text:p>
      <text:h text:style-name="Heading_20_5" text:outline-level="5"><text:bookmark-start text:name="__RefHeading___engineer_16"/><text:bookmark-start text:name="engineer"/>Engineer<text:bookmark-end text:name="__RefHeading___engineer_16"/><text:bookmark-end text:name="engineer"/></text:h>
      <text:p text:style-name="Text_20_body">Roads, bridges, fortifications…. These guys build them all! These are not combat engineers but construction and demolition specialists. Use them for engineering tasks behind the frontline. Its the only subformation type that provides EP points.</text:p>
      <text:h text:style-name="Heading_20_3" text:outline-level="3"><text:bookmark-start text:name="__RefHeading___guns_17"/><text:bookmark-start text:name="guns"/>Guns<text:bookmark-end text:name="__RefHeading___guns_17"/><text:bookmark-end text:name="guns"/></text:h>
      <text:p text:style-name="Text_20_body">Since infantry is mainly defensive and can be very well entrenched guns are needed to break the spirit and entrenchment of the defenders before sending in the troops.</text:p>
      <text:h text:style-name="Heading_20_4" text:outline-level="4"><text:bookmark-start text:name="__RefHeading___artillery_18"/><text:bookmark-start text:name="artillery"/>Artillery<text:bookmark-end text:name="__RefHeading___artillery_18"/><text:bookmark-end text:name="artillery"/></text:h>
      <text:p text:style-name="Text_20_body">Infantry support is nice, but it is artillery that brings real firepower.</text:p>
      <text:h text:style-name="Heading_20_5" text:outline-level="5"><text:bookmark-start text:name="__RefHeading___regular_artillery_i_ii_iii_iv_19"/><text:bookmark-start text:name="regular_artillery_i_ii_iii_iv"/>(Regular) Artillery I,II,III,IV<text:bookmark-end text:name="__RefHeading___regular_artillery_i_ii_iii_iv_19"/><text:bookmark-end text:name="regular_artillery_i_ii_iii_iv"/></text:h>
      <text:p text:style-name="Text_20_body">Blast your opponent to pieces from a safe distance. Has a range of 2 hexes and can be used in artillery attacks. </text:p>
      <text:h text:style-name="Heading_20_5" text:outline-level="5"><text:bookmark-start text:name="__RefHeading___heavy_artillery_i_ii_iii_iv_20"/><text:bookmark-start text:name="heavy_artillery_i_ii_iii_iv"/>Heavy Artillery I,II,III,IV<text:bookmark-end text:name="__RefHeading___heavy_artillery_i_ii_iii_iv_20"/><text:bookmark-end text:name="heavy_artillery_i_ii_iii_iv"/></text:h>
      <text:p text:style-name="Text_20_body">Heavy and expensive. Has a range of 3 hexes and does a better job in doing structural damage then regular artillery.</text:p>
      <text:h text:style-name="Heading_20_4" text:outline-level="4"><text:bookmark-start text:name="__RefHeading___other_guns_tactical_rockets_21"/><text:bookmark-start text:name="other_guns_tactical_rockets"/>Other Guns &amp; Tactical rockets<text:bookmark-end text:name="__RefHeading___other_guns_tactical_rockets_21"/><text:bookmark-end text:name="other_guns_tactical_rockets"/></text:h>
      <text:h text:style-name="Heading_20_5" text:outline-level="5"><text:bookmark-start text:name="__RefHeading___flak_i_ii_iii_iv_22"/><text:bookmark-start text:name="flak_i_ii_iii_iv"/>Flak I,II,III,IV<text:bookmark-end text:name="__RefHeading___flak_i_ii_iii_iv_22"/><text:bookmark-end text:name="flak_i_ii_iii_iv"/></text:h>
      <text:p text:style-name="Text_20_body">Umbrella versus air attack! Has a AA range of 1 hex and should be used to support airfields, industries, towns or formations under air attack.</text:p>
      <text:h text:style-name="Heading_20_5" text:outline-level="5"><text:bookmark-start text:name="__RefHeading___infantry_gun_i_ii_iii_iv_23"/><text:bookmark-start text:name="infantry_gun_i_ii_iii_iv"/>Infantry Gun I,II,III,IV<text:bookmark-end text:name="__RefHeading___infantry_gun_i_ii_iii_iv_23"/><text:bookmark-end text:name="infantry_gun_i_ii_iii_iv"/></text:h>
      <text:p text:style-name="Text_20_body">Light field artillery to fight in the frontline. Very much like a mortar. However it has larger range and also has from level II and higher range 1 for artillery attacks.</text:p>
      <text:h text:style-name="Heading_20_5" text:outline-level="5"><text:bookmark-start text:name="__RefHeading___anti_tank_gun_i_ii_iii_iv_24"/><text:bookmark-start text:name="anti_tank_gun_i_ii_iii_iv"/>Anti Tank Gun I,II,III,IV<text:bookmark-end text:name="__RefHeading___anti_tank_gun_i_ii_iii_iv_24"/><text:bookmark-end text:name="anti_tank_gun_i_ii_iii_iv"/></text:h>
      <text:p text:style-name="Text_20_body">Position and entrench! Use this in defensive role against armour.</text:p>
      <text:h text:style-name="Heading_20_5" text:outline-level="5"><text:bookmark-start text:name="__RefHeading___katushya_i_ii_iii_iv_25"/><text:bookmark-start text:name="katushya_i_ii_iii_iv"/>Katushya I,II,III,IV<text:bookmark-end text:name="__RefHeading___katushya_i_ii_iii_iv_25"/><text:bookmark-end text:name="katushya_i_ii_iii_iv"/></text:h>
      <text:p text:style-name="Text_20_body">Howling rockets raining down! Katushya's are tactical rockets that when used can be compared to a very heavy artillery strike. However katushya's can only be used once.</text:p>
      <text:h text:style-name="Heading_20_3" text:outline-level="3"><text:bookmark-start text:name="__RefHeading___armour_26"/><text:bookmark-start text:name="armour"/>Armour<text:bookmark-end text:name="__RefHeading___armour_26"/><text:bookmark-end text:name="armour"/></text:h>
      <text:p text:style-name="Text_20_body">To avoid a “sitzkrieg” you'll need to use armour to combine offensive power with speed.</text:p>
      <text:h text:style-name="Heading_20_5" text:outline-level="5"><text:bookmark-start text:name="__RefHeading___armoured_car_27"/><text:bookmark-start text:name="armoured_car"/>Armoured Car<text:bookmark-end text:name="__RefHeading___armoured_car_27"/><text:bookmark-end text:name="armoured_car"/></text:h>
      <text:p text:style-name="Text_20_body">A tin can on wheels. Only effective against infantry.</text:p>
      <text:h text:style-name="Heading_20_5" text:outline-level="5"><text:bookmark-start text:name="__RefHeading___light_tank_i_ii_iii_iv_28"/><text:bookmark-start text:name="light_tank_i_ii_iii_iv"/>Light Tank I,II,III,IV<text:bookmark-end text:name="__RefHeading___light_tank_i_ii_iii_iv_28"/><text:bookmark-end text:name="light_tank_i_ii_iii_iv"/></text:h>
      <text:p text:style-name="Text_20_body">Cheap and armoured. Best used against infantry and armoured cars.</text:p>
      <text:h text:style-name="Heading_20_5" text:outline-level="5"><text:bookmark-start text:name="__RefHeading___medium_tank_i_ii_iii_iv_29"/><text:bookmark-start text:name="medium_tank_i_ii_iii_iv"/>Medium Tank I,II,III,IV<text:bookmark-end text:name="__RefHeading___medium_tank_i_ii_iii_iv_29"/><text:bookmark-end text:name="medium_tank_i_ii_iii_iv"/></text:h>
      <text:p text:style-name="Text_20_body">Strong tank. Best used against a combination of lighter tanks and infantry.</text:p>
      <text:h text:style-name="Heading_20_5" text:outline-level="5"><text:bookmark-start text:name="__RefHeading___assault_gun_i_ii_iii_iv_30"/><text:bookmark-start text:name="assault_gun_i_ii_iii_iv"/>Assault Gun I,II,III,IV<text:bookmark-end text:name="__RefHeading___assault_gun_i_ii_iii_iv_30"/><text:bookmark-end text:name="assault_gun_i_ii_iii_iv"/></text:h>
      <text:p text:style-name="Text_20_body">A tank without a turret. Compromise between cost and effectiveness. Best used in AT role in defense.</text:p>
      <text:h text:style-name="Heading_20_5" text:outline-level="5"><text:bookmark-start text:name="__RefHeading___heavy_tank_i_ii_iii_iv_31"/><text:bookmark-start text:name="heavy_tank_i_ii_iii_iv"/>Heavy Tank I,II,III,IV<text:bookmark-end text:name="__RefHeading___heavy_tank_i_ii_iii_iv_31"/><text:bookmark-end text:name="heavy_tank_i_ii_iii_iv"/></text:h>
      <text:p text:style-name="Text_20_body">Expensive but strong. Should only be used against enemy tank concentrations.</text:p>
      <text:h text:style-name="Heading_20_5" text:outline-level="5"><text:bookmark-start text:name="__RefHeading___super_heavy_tank_i_ii_iii_iv_32"/><text:bookmark-start text:name="super_heavy_tank_i_ii_iii_iv"/>Super Heavy Tank I,II,III,IV<text:bookmark-end text:name="__RefHeading___super_heavy_tank_i_ii_iii_iv_32"/><text:bookmark-end text:name="super_heavy_tank_i_ii_iii_iv"/></text:h>
      <text:p text:style-name="Text_20_body">This monster tank should be used against other tanks only. Questions could be raised about its cost effectiveness.</text:p>
      <text:h text:style-name="Heading_20_5" text:outline-level="5"><text:bookmark-start text:name="__RefHeading___tankdestroyer_i_ii_iii_iv_33"/><text:bookmark-start text:name="tankdestroyer_i_ii_iii_iv"/>Tankdestroyer I,II,III,IV<text:bookmark-end text:name="__RefHeading___tankdestroyer_i_ii_iii_iv_33"/><text:bookmark-end text:name="tankdestroyer_i_ii_iii_iv"/></text:h>
      <text:p text:style-name="Text_20_body">In offensive or in defense… This tank is an expert in destroying other tanks.</text:p>
      <text:h text:style-name="Heading_20_3" text:outline-level="3"><text:bookmark-start text:name="__RefHeading___troopcarrier_transport_34"/><text:bookmark-start text:name="troopcarrier_transport"/>Troopcarrier/Transport<text:bookmark-end text:name="__RefHeading___troopcarrier_transport_34"/><text:bookmark-end text:name="troopcarrier_transport"/></text:h>
      <text:p text:style-name="Text_20_body">A number of subformation types enable you to motorize your units and provide transfer capacity points.</text:p>
      <text:h text:style-name="Heading_20_5" text:outline-level="5"><text:bookmark-start text:name="__RefHeading___truck_35"/><text:bookmark-start text:name="truck"/>Truck<text:bookmark-end text:name="__RefHeading___truck_35"/><text:bookmark-end text:name="truck"/></text:h>
      <text:p text:style-name="Text_20_body">Slurps oil but excellent mobilizer of troops. Provides land transfer capacity points in HQs and can motorize units as well.</text:p>
      <text:h text:style-name="Heading_20_5" text:outline-level="5"><text:bookmark-start text:name="__RefHeading___halftrack_i_ii_iii_iv_36"/><text:bookmark-start text:name="halftrack_i_ii_iii_iv"/>Halftrack I,II,III,IV<text:bookmark-end text:name="__RefHeading___halftrack_i_ii_iii_iv_36"/><text:bookmark-end text:name="halftrack_i_ii_iii_iv"/></text:h>
      <text:p text:style-name="Text_20_body">Armoured transport for elite infantry. Same as truck, but provides less transfer capacity points. It does however increase protection for its infantry passengers from hostile infantry, artillery and armour fire.</text:p>
      <text:h text:style-name="Heading_20_5" text:outline-level="5"><text:bookmark-start text:name="__RefHeading___train_37"/><text:bookmark-start text:name="train"/>Train<text:bookmark-end text:name="__RefHeading___train_37"/><text:bookmark-end text:name="train"/></text:h>
      <text:p text:style-name="Text_20_body">Coal trains and railroads bind your empire together. Provides rail cap transfer points and can also directly “motorize” units to travel over rail. 
Keep in mind that trains do not use oil and are the strategic transport type of choice.</text:p>
      <text:h text:style-name="Heading_20_5" text:outline-level="5"><text:bookmark-start text:name="__RefHeading___horse_38"/><text:bookmark-start text:name="horse"/>Horse<text:bookmark-end text:name="__RefHeading___horse_38"/><text:bookmark-end text:name="horse"/></text:h>
      <text:p text:style-name="Text_20_body">The good old trusted horse does not need fuel to go forward… Can be usefull to get artillery up to foot speed if you lack the resources to properly motorize. Or if the landscape is to tough for motorized transport.</text:p>
      <text:h text:style-name="Heading_20_3" text:outline-level="3"><text:bookmark-start text:name="__RefHeading___aircraft_strategic_rockets_39"/><text:bookmark-start text:name="aircraft_strategic_rockets"/>Aircraft &amp; Strategic Rockets<text:bookmark-end text:name="__RefHeading___aircraft_strategic_rockets_39"/><text:bookmark-end text:name="aircraft_strategic_rockets"/></text:h>
      <text:p text:style-name="Text_20_body">Aircraft are usually a big investment but once you manage to claim air superiority it will pay off.</text:p>
      <text:h text:style-name="Heading_20_5" text:outline-level="5"><text:bookmark-start text:name="__RefHeading___fighter_i_ii_iii_iv_40"/><text:bookmark-start text:name="fighter_i_ii_iii_iv"/>Fighter I,II,III,IV<text:bookmark-end text:name="__RefHeading___fighter_i_ii_iii_iv_40"/><text:bookmark-end text:name="fighter_i_ii_iii_iv"/></text:h>
      <text:p text:style-name="Text_20_body">Master of the sky! Use the figther to attain and keep air superiority.</text:p>
      <text:h text:style-name="Heading_20_5" text:outline-level="5"><text:bookmark-start text:name="__RefHeading___divebomber_i_ii_iii_iv_41"/><text:bookmark-start text:name="divebomber_i_ii_iii_iv"/>Divebomber I,II,III,IV<text:bookmark-end text:name="__RefHeading___divebomber_i_ii_iii_iv_41"/><text:bookmark-end text:name="divebomber_i_ii_iii_iv"/></text:h>
      <text:p text:style-name="Text_20_body">Death from above! screaming engines, precision bombing! Use the divebomber to attack enemy artillery and armour concentrations.</text:p>
      <text:h text:style-name="Heading_20_5" text:outline-level="5"><text:bookmark-start text:name="__RefHeading___levelbomber_i_ii_iii_iv_42"/><text:bookmark-start text:name="levelbomber_i_ii_iii_iv"/>Levelbomber I,II,III,IV<text:bookmark-end text:name="__RefHeading___levelbomber_i_ii_iii_iv_42"/><text:bookmark-end text:name="levelbomber_i_ii_iii_iv"/></text:h>
      <text:p text:style-name="Text_20_body">Mass produced bomb carrier. Standard, somewhat versatile and cheap bomber. Use the levelbomber versus parked enemy aircraft, artillery, mobile (but not armour) and infantry targets.</text:p>
      <text:h text:style-name="Heading_20_5" text:outline-level="5"><text:bookmark-start text:name="__RefHeading___strategic_bomber_i_ii_iii_iv_43"/><text:bookmark-start text:name="strategic_bomber_i_ii_iii_iv"/>Strategic Bomber I,II,III,IV<text:bookmark-end text:name="__RefHeading___strategic_bomber_i_ii_iii_iv_43"/><text:bookmark-end text:name="strategic_bomber_i_ii_iii_iv"/></text:h>
      <text:p text:style-name="Text_20_body">Destroy the enemies industrial base and win the war. Use the strategic bomber to reduce the anti-structural points of enemy production centers or fortifications.</text:p>
      <text:h text:style-name="Heading_20_5" text:outline-level="5"><text:bookmark-start text:name="__RefHeading___torpedo_bomber_i_ii_iii_iv_44"/><text:bookmark-start text:name="torpedo_bomber_i_ii_iii_iv"/>Torpedo Bomber I,II,III,IV<text:bookmark-end text:name="__RefHeading___torpedo_bomber_i_ii_iii_iv_44"/><text:bookmark-end text:name="torpedo_bomber_i_ii_iii_iv"/></text:h>
      <text:p text:style-name="Text_20_body">The ultimate weapon against enemy fleets. Use the torpedo bomber against naval targets. Takes only half the space of regular aircraft on carrier.</text:p>
      <text:h text:style-name="Heading_20_5" text:outline-level="5"><text:bookmark-start text:name="__RefHeading___carrier_fighter_i_ii_iii_iv_45"/><text:bookmark-start text:name="carrier_fighter_i_ii_iii_iv"/>Carrier Fighter I,II,III,IV<text:bookmark-end text:name="__RefHeading___carrier_fighter_i_ii_iii_iv_45"/><text:bookmark-end text:name="carrier_fighter_i_ii_iii_iv"/></text:h>
      <text:p text:style-name="Text_20_body">Small and sturdy. Use it to stock your aircraft carriers with. Takes only half the space from a regular fighter.</text:p>
      <text:h text:style-name="Heading_20_5" text:outline-level="5"><text:bookmark-start text:name="__RefHeading___v-weapon_i_ii_iii_46"/><text:bookmark-start text:name="v-weapon_i_ii_iii"/>V-Weapon I,II,III<text:bookmark-end text:name="__RefHeading___v-weapon_i_ii_iii_46"/><text:bookmark-end text:name="v-weapon_i_ii_iii"/></text:h>
      <text:p text:style-name="Text_20_body">Unstoppable terror from above. A strategic rocket. It should be used to cause structural dammage on a target of choice.</text:p>
      <text:h text:style-name="Heading_20_5" text:outline-level="5"><text:bookmark-start text:name="__RefHeading___kamikazes_47"/><text:bookmark-start text:name="kamikazes"/>Kamikazes<text:bookmark-end text:name="__RefHeading___kamikazes_47"/><text:bookmark-end text:name="kamikazes"/></text:h>
      <text:p text:style-name="Text_20_body">Pilots of the divine wind fly a fighter stacked full of explosives in a final mission for victory. Gives even a single fighter attack a shot to sink a capitol ship. Keep in mind you always lose your aircraft in the attack.</text:p>
      <text:h text:style-name="Heading_20_3" text:outline-level="3"><text:bookmark-start text:name="__RefHeading___navy_48"/><text:bookmark-start text:name="navy"/>Navy<text:bookmark-end text:name="__RefHeading___navy_48"/><text:bookmark-end text:name="navy"/></text:h>
      <text:p text:style-name="Text_20_body">Ships provide you with a way to cross the seas between continents. </text:p>
      <text:h text:style-name="Heading_20_5" text:outline-level="5"><text:bookmark-start text:name="__RefHeading___cargoship_49"/><text:bookmark-start text:name="cargoship"/>Cargoship<text:bookmark-end text:name="__RefHeading___cargoship_49"/><text:bookmark-end text:name="cargoship"/></text:h>
      <text:p text:style-name="Text_20_body">The naval beast of burden. Provides a HQ with Naval Transfer capacity points. And when placed in a unit it allows that unit to load and unload passenger units. The cargoship is essential to any amphibious operation.</text:p>
      <text:h text:style-name="Heading_20_5" text:outline-level="5"><text:bookmark-start text:name="__RefHeading___destroyer_i_ii_iii_iv_50"/><text:bookmark-start text:name="destroyer_i_ii_iii_iv"/>Destroyer I,II,III,IV<text:bookmark-end text:name="__RefHeading___destroyer_i_ii_iii_iv_50"/><text:bookmark-end text:name="destroyer_i_ii_iii_iv"/></text:h>
      <text:p text:style-name="Text_20_body">Equipped with sonar and depth charges as well as a good main gun. Use to destroy cargoships and submarines. Its the master in submarine destruction. No fleet should go without it.</text:p>
      <text:h text:style-name="Heading_20_5" text:outline-level="5"><text:bookmark-start text:name="__RefHeading___submarine_i_ii_iii_iv_51"/><text:bookmark-start text:name="submarine_i_ii_iii_iv"/>Submarine I,II,III,IV<text:bookmark-end text:name="__RefHeading___submarine_i_ii_iii_iv_51"/><text:bookmark-end text:name="submarine_i_ii_iii_iv"/></text:h>
      <text:p text:style-name="Text_20_body">The silent killer. Use to destroy cargoships and scout. Its stealth will protect it very often.</text:p>
      <text:h text:style-name="Heading_20_5" text:outline-level="5"><text:bookmark-start text:name="__RefHeading___cruiser_i_ii_iii_iv_52"/><text:bookmark-start text:name="cruiser_i_ii_iii_iv"/>Cruiser I,II,III,IV<text:bookmark-end text:name="__RefHeading___cruiser_i_ii_iii_iv_52"/><text:bookmark-end text:name="cruiser_i_ii_iii_iv"/></text:h>
      <text:p text:style-name="Text_20_body">Strong ship with high AA gun count. Use it to beef up your fleets anti-air defenses and attack enemy destroyers and cargoships. It has some shorebombardment power.</text:p>
      <text:h text:style-name="Heading_20_5" text:outline-level="5"><text:bookmark-start text:name="__RefHeading___battleship_i_ii_iii_iv_53"/><text:bookmark-start text:name="battleship_i_ii_iii_iv"/>Battleship I,II,III,IV<text:bookmark-end text:name="__RefHeading___battleship_i_ii_iii_iv_53"/><text:bookmark-end text:name="battleship_i_ii_iii_iv"/></text:h>
      <text:p text:style-name="Text_20_body">Master of the sea. Use it to destroy any enemy surface vessels.</text:p>
      <text:h text:style-name="Heading_20_5" text:outline-level="5"><text:bookmark-start text:name="__RefHeading___aircraft_carrier_i_ii_iii_iv_54"/><text:bookmark-start text:name="aircraft_carrier_i_ii_iii_iv"/>Aircraft Carrier I,II,III,IV<text:bookmark-end text:name="__RefHeading___aircraft_carrier_i_ii_iii_iv_54"/><text:bookmark-end text:name="aircraft_carrier_i_ii_iii_iv"/></text:h>
      <text:p text:style-name="Text_20_body">A mobile airfield on the high seas. Use it to carry torpedo bombers out to the seas. A fully stocked aircraft carrier will be able to beat strong enemy fleets from a dista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2T05::39:49</meta:creation-date>
    <dc:creator>Generated</dc:creator>
    <dc:date>2026-08-22T05::39:49</dc:date>
    <dc:language>en-US</dc:language>
    <meta:editing-cycles>1</meta:editing-cycles>
    <meta:editing-duration>PT0S</meta:editing-duration>
    <dc:title>atg:troops</dc:title>
  </office:meta>
</office:document-meta>
</file>