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tg:at_gold_rules"/><text:bookmark-start text:name="__RefHeading___at_gold_rules_1"/><text:bookmark-start text:name="at_gold_rules"/>AT Gold Rules<text:bookmark-end text:name="__RefHeading___at_gold_rules_1"/><text:bookmark-end text:name="at_gold_rules"/></text:h>
      <text:p text:style-name="Text_20_body">The AT Gold rules are described in this chapter. They are mainly used at this moment in the new random games. Keep in mind that in this documentation the specifying of exact statistics and numbers has been avoided as much as possible. This has been done because the game interface is providing you with that data, and it might be suspect to further fine tuning and changes. It also makes for an easier read.</text:p>
      <text:p text:style-name="Text_20_body">* <text:a xlink:type="simple" xlink:href="http://www.vrdesigns.net/atwiki/doku.php?id=atg:new_rules_compared_to_at_classic" text:style-name="Internet_20_link" text:visited-style-name="Visited_20_Internet_20_Link">New rules compared to AT Classic</text:a></text:p>
      <text:p text:style-name="Text_20_body">* <text:a xlink:type="simple" xlink:href="http://www.vrdesigns.net/atwiki/doku.php?id=atg:troops" text:style-name="Internet_20_link" text:visited-style-name="Visited_20_Internet_20_Link">Troops and Research</text:a></text:p>
      <text:p text:style-name="Text_20_body">* <text:a xlink:type="simple" xlink:href="http://www.vrdesigns.net/atwiki/doku.php?id=atg:landscapes" text:style-name="Internet_20_link" text:visited-style-name="Visited_20_Internet_20_Link">Landscapes</text:a></text:p>
      <text:p text:style-name="Text_20_body">* <text:a xlink:type="simple" xlink:href="http://www.vrdesigns.net/atwiki/doku.php?id=atg:location_types" text:style-name="Internet_20_link" text:visited-style-name="Visited_20_Internet_20_Link">Location Types</text:a></text:p>
      <text:p text:style-name="Text_20_body">* <text:a xlink:type="simple" xlink:href="http://www.vrdesigns.net/atwiki/doku.php?id=atg:peoples" text:style-name="Internet_20_link" text:visited-style-name="Visited_20_Internet_20_Link">Peoples</text:a></text:p>
      <text:p text:style-name="Text_20_body">* <text:a xlink:type="simple" xlink:href="http://www.vrdesigns.net/atwiki/doku.php?id=artificial_intelligence" text:style-name="Internet_20_link" text:visited-style-name="Visited_20_Internet_20_Link">artificial_intellige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2T05::55:01</meta:creation-date>
    <dc:creator>Generated</dc:creator>
    <dc:date>2026-08-22T05::55:01</dc:date>
    <dc:language>en-US</dc:language>
    <meta:editing-cycles>1</meta:editing-cycles>
    <meta:editing-duration>PT0S</meta:editing-duration>
    <dc:title>atg:at_gold_rules</dc:title>
  </office:meta>
</office:document-meta>
</file>