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tg:ai_help"/><text:bookmark-start text:name="__RefHeading___on_the_ai_1"/><text:bookmark-start text:name="on_the_ai"/>On the AI<text:bookmark-end text:name="__RefHeading___on_the_ai_1"/><text:bookmark-end text:name="on_the_ai"/></text:h>
      <text:p text:style-name="Text_20_body">For the sake of transparency this will be a very frank chapter. </text:p>
      <text:h text:style-name="Heading_20_4" text:outline-level="4"><text:bookmark-start text:name="__RefHeading___the_ai_of_at_gold_2"/><text:bookmark-start text:name="the_ai_of_at_gold"/>The AI of AT Gold<text:bookmark-end text:name="__RefHeading___the_ai_of_at_gold_2"/><text:bookmark-end text:name="the_ai_of_at_gold"/></text:h>
      <text:p text:style-name="Text_20_body">In game development it is not always possible to do everything you want in the time frame alloted. The is also the case for the making of the gold version of AT. AI development is very time intensive. You might debate that last statement, but it is the case for VR Designs. </text:p>
      <text:p text:style-name="Text_20_body">I couldnt put in an extra 6 months of development in the AI of AT Gold. That has to be reserved for a follow up. </text:p>
      <text:h text:style-name="Heading_20_4" text:outline-level="4"><text:bookmark-start text:name="__RefHeading___basicly_same_ai_as_in_at_3"/><text:bookmark-start text:name="basicly_same_ai_as_in_at"/>Basicly same AI as in AT<text:bookmark-end text:name="__RefHeading___basicly_same_ai_as_in_at_3"/><text:bookmark-end text:name="basicly_same_ai_as_in_at"/></text:h>
      <text:p text:style-name="Text_20_body">However there is nothing truly wrong with the AI. Just give it more bonus to get more challenge. The AT AI aint genius, but it aint horrible either. It basicly your average wargame AI with some improvements added.</text:p>
      <text:h text:style-name="Heading_20_4" text:outline-level="4"><text:bookmark-start text:name="__RefHeading___improvements_4"/><text:bookmark-start text:name="improvements"/>Improvements<text:bookmark-end text:name="__RefHeading___improvements_4"/><text:bookmark-end text:name="improvements"/></text:h>
      <text:p text:style-name="Text_20_body">I did add improvements. Mainly in the form of some production overruling scripting options, used in the generic.at2 file as well for you to check out. These have a good effect and also allow scenario designers more options. Also I put time into optimizing the AI code. The speeding up of the AI (up to 100x). This will be very useful in larger scenarios. Watching the results of the AI as they come in is also an extra improvement.</text:p>
      <text:h text:style-name="Heading_20_4" text:outline-level="4"><text:bookmark-start text:name="__RefHeading___ai_advantages_in_at_gold_rules_scenarios_5"/><text:bookmark-start text:name="ai_advantages_in_at_gold_rules_scenarios"/>AI Advantages in AT Gold rules scenarios<text:bookmark-end text:name="__RefHeading___ai_advantages_in_at_gold_rules_scenarios_5"/><text:bookmark-end text:name="ai_advantages_in_at_gold_rules_scenarios"/></text:h>
      <text:p text:style-name="Text_20_body">If you play in the new random games or any other AT Gold rules scenario the AI will have a number of advantages. These have been put in to augment existing AT AI weaknesses and provide more challenging gameplay and also to let the AI not be burdened by new rules introduced in AT Gold.</text:p>
      <text:p text:style-name="Text_20_body">* AI gets unlimited resource use [scripted in generic.at2]</text:p>
      <text:p text:style-name="Text_20_body">* AI gets option to produce supply in enemy towns at 200% of the normal cost [scripted in generic.at2]</text:p>
      <text:p text:style-name="Text_20_body">* AI gets 25% combat and movement bonus [scripted in generic.at2]</text:p>
      <text:p text:style-name="Text_20_body">* AI gets free transfers [rulevar for this enabled in generic.at2]</text:p>
      <text:p text:style-name="Text_20_body">* AI gets free construction of units and HQs [rulevar for this enabled in generic.at2]</text:p>
      <text:p text:style-name="Text_20_body">* AI will get a very limited number of free factories over time, but the number increases for AI+ and AI++ [scripted in generic.at2]</text:p>
      <text:p text:style-name="Text_20_body">As you can see it is possible for a modder of scenario designer to disable all these advantages.</text:p>
      <text:h text:style-name="Heading_20_4" text:outline-level="4"><text:bookmark-start text:name="__RefHeading___play_by_email_pbem_6"/><text:bookmark-start text:name="play_by_email_pbem"/>Play by Email (PBEM)<text:bookmark-end text:name="__RefHeading___play_by_email_pbem_6"/><text:bookmark-end text:name="play_by_email_pbem"/></text:h>
      <text:p text:style-name="Text_20_body">If you don't like playing against an AI that has advantages there is always PBEM. A lot of players think this is where the engine really shines anyways, and there are quite a few scenario's that do not have AI capability and should be played PBEM anyway. If you never played PBEM you do not want to hear this. But… Give PBEM a try before you judge. Really. </text:p>
      <text:h text:style-name="Heading_20_4" text:outline-level="4"><text:bookmark-start text:name="__RefHeading___what_the_ai_does_not_do_7"/><text:bookmark-start text:name="what_the_ai_does_not_do"/>What the AI does not do<text:bookmark-end text:name="__RefHeading___what_the_ai_does_not_do_7"/><text:bookmark-end text:name="what_the_ai_does_not_do"/></text:h>
      <text:p text:style-name="Text_20_body">The AI does not use a number of AT features. Mainly:</text:p>
      <text:p text:style-name="Text_20_body">*AI does not use paratroopers</text:p>
      <text:p text:style-name="Text_20_body">*AI does not use transport aircraft</text:p>
      <text:p text:style-name="Text_20_body">*AI does not use aircarriers</text:p>
      <text:p text:style-name="Text_20_body">*AI does not use strategic air missions</text:p>
      <text:p text:style-name="Text_20_body">*AI does not construct fortifications, airfields and ports [unless a scenario would script this]</text:p>
      <text:h text:style-name="Heading_20_4" text:outline-level="4"><text:bookmark-start text:name="__RefHeading___ai_block_8"/><text:bookmark-start text:name="ai_block"/>AI Block<text:bookmark-end text:name="__RefHeading___ai_block_8"/><text:bookmark-end text:name="ai_block"/></text:h>
      <text:p text:style-name="Text_20_body">In all the scenarios shipped with AT Gold I enabled the AIBlock option on a scenario if I felt the AI is not able to deal with it. I advise scenario designers to do the same so as to notify the player in advance and not dissapoint the player.</text:p>
      <text:h text:style-name="Heading_20_4" text:outline-level="4"><text:bookmark-start text:name="__RefHeading___future_plans_9"/><text:bookmark-start text:name="future_plans"/>Future plans<text:bookmark-end text:name="__RefHeading___future_plans_9"/><text:bookmark-end text:name="future_plans"/></text:h>
      <text:p text:style-name="Text_20_body">AT is an ongoing project that started with Peoples Tactics and that with a lot of user feedback, finetuning and rule changes is becoming better and better.  </text:p>
      <text:p text:style-name="Text_20_body">However while certain features raced ahear i do feel now that the AI is something which should be addressed seriously next. It is becomming the part which is starting to show its age a bit. </text:p>
      <text:p text:style-name="Text_20_body">In Decisive Campaigns (other game by VR Designs) there now is a new AI active that does not cheat at all. I am pretty happy with it. I would like to give the AT games the same sort of AI in the future. But then one that also can deal with random maps, naval ops, production and OOB creation an maintenance.</text:p>
      <text:p text:style-name="Text_20_body">This AI should also be more scriptable by scenario designers. A part of what i am planning to add is what i call an Ant-AI override, which will make it possible for scripts to take over the actions of selected individual units.</text:p>
      <text:p text:style-name="Text_20_body">The plan is to work on this in the next AT installment (AT2). Some gameplay and feature limitations however might be neccessary to make it possible to construct such an A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4::23:12</meta:creation-date>
    <dc:creator>Generated</dc:creator>
    <dc:date>2026-08-21T04::23:12</dc:date>
    <dc:language>en-US</dc:language>
    <meta:editing-cycles>1</meta:editing-cycles>
    <meta:editing-duration>PT0S</meta:editing-duration>
    <dc:title>atg:ai_help</dc:title>
  </office:meta>
</office:document-meta>
</file>