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ir_recon"/><text:bookmark-start text:name="__RefHeading___air_recon_1"/><text:bookmark-start text:name="air_recon"/>Air Recon<text:bookmark-end text:name="__RefHeading___air_recon_1"/><text:bookmark-end text:name="air_recon"/></text:h>
      <text:p text:style-name="Text_20_body">Any air unit on an airfield support location can execute an air recon mission.</text:p>
      <text:p text:style-name="Text_20_body">The target hex must be within movement range.</text:p>
      <text:p text:style-name="Text_20_body">Combat will be initiated for 2 rounds to allow any enemy flak or aircraft to intercept. The ammount of recon given on the hex (and surrounding hexes) will depend on the ammount of opposition encountered. More about this in the <text:a xlink:type="simple" xlink:href="http://www.vrdesigns.net/atwiki/doku.php?id=combat" text:style-name="Internet_20_link" text:visited-style-name="Visited_20_Internet_20_Link">Combat</text:a> section.</text:p>
      <text:p text:style-name="Text_20_body">You cannot fly over land hexes owned by regimes you are at peace wi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0::58:37</meta:creation-date>
    <dc:creator>Generated</dc:creator>
    <dc:date>2026-08-21T00::58:37</dc:date>
    <dc:language>en-US</dc:language>
    <meta:editing-cycles>1</meta:editing-cycles>
    <meta:editing-duration>PT0S</meta:editing-duration>
    <dc:title>air_recon</dc:title>
  </office:meta>
</office:document-meta>
</file>